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85e9b" style:font-size-asian="14pt" style:font-size-complex="14pt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0caddb" fo:background-color="transparent" loext:char-shading-value="0"/>
    </style:style>
    <style:style style:name="T3" style:family="text">
      <style:text-properties officeooo:rsid="0010bd7d" fo:background-color="transparent" loext:char-shading-value="0"/>
    </style:style>
    <style:style style:name="T4" style:family="text">
      <style:text-properties officeooo:rsid="0018f0b5" fo:background-color="transparent" loext:char-shading-value="0"/>
    </style:style>
    <style:style style:name="T5" style:family="text">
      <style:text-properties officeooo:rsid="000ed5a6" fo:background-color="transparent" loext:char-shading-value="0"/>
    </style:style>
    <style:style style:name="T6" style:family="text">
      <style:text-properties officeooo:rsid="00137c7d" fo:background-color="transparent" loext:char-shading-value="0"/>
    </style:style>
    <style:style style:name="T7" style:family="text">
      <style:text-properties officeooo:rsid="0005c6d5" fo:background-color="transparent" loext:char-shading-value="0"/>
    </style:style>
    <style:style style:name="T8" style:family="text">
      <style:text-properties officeooo:rsid="0014c05f"/>
    </style:style>
    <style:style style:name="T9" style:family="text">
      <style:text-properties officeooo:rsid="0005c6d5"/>
    </style:style>
    <style:style style:name="T10" style:family="text">
      <style:text-properties officeooo:rsid="00137c7d"/>
    </style:style>
    <style:style style:name="T11" style:family="text">
      <style:text-properties officeooo:rsid="0003841e"/>
    </style:style>
    <style:style style:name="T12" style:family="text">
      <style:text-properties officeooo:rsid="00177931"/>
    </style:style>
    <style:style style:name="T13" style:family="text">
      <style:text-properties officeooo:rsid="00127dff"/>
    </style:style>
    <style:style style:name="T14" style:family="text">
      <style:text-properties officeooo:rsid="000910a4"/>
    </style:style>
    <style:style style:name="T15" style:family="text">
      <style:text-properties officeooo:rsid="000c23b3"/>
    </style:style>
    <style:style style:name="T16" style:family="text">
      <style:text-properties officeooo:rsid="0013287e"/>
    </style:style>
    <style:style style:name="T17" style:family="text">
      <style:text-properties officeooo:rsid="00107700"/>
    </style:style>
    <style:style style:name="T18" style:family="text">
      <style:text-properties officeooo:rsid="00145087"/>
    </style:style>
    <style:style style:name="T19" style:family="text">
      <style:text-properties officeooo:rsid="001584c9"/>
    </style:style>
    <style:style style:name="T20" style:family="text">
      <style:text-properties officeooo:rsid="00075807"/>
    </style:style>
    <style:style style:name="T21" style:family="text">
      <style:text-properties officeooo:rsid="000c23b3" style:language-asian="en" style:country-asian="US"/>
    </style:style>
    <style:style style:name="T22" style:family="text">
      <style:text-properties officeooo:rsid="00137c7d" style:language-asian="en" style:country-asian="US"/>
    </style:style>
    <style:style style:name="T23" style:family="text">
      <style:text-properties officeooo:rsid="0016c4c7" style:language-asian="en" style:country-asian="US"/>
    </style:style>
    <style:style style:name="T24" style:family="text">
      <style:text-properties officeooo:rsid="0016539d" style:language-asian="en" style:country-asian="US"/>
    </style:style>
    <style:style style:name="T25" style:family="text">
      <style:text-properties officeooo:rsid="0008c942" style:language-asian="en" style:country-asian="US"/>
    </style:style>
    <style:style style:name="T26" style:family="text">
      <style:text-properties fo:language="ru" fo:country="RU" officeooo:rsid="000c23b3" style:language-asian="en" style:country-asian="US"/>
    </style:style>
    <style:style style:name="T27" style:family="text">
      <style:text-properties fo:language="ru" fo:country="RU" officeooo:rsid="00188af0" style:language-asian="en" style:country-asian="US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О <text:span text:style-name="T9">проведении экспертно-аналитического мероприятия</text:span></text:p>
      <text:p text:style-name="P1"><text:span text:style-name="T10">Основание: Распоряжение </text:span><text:span text:style-name="T11">контрольно-счетной палаты муниципального образования Курганинский район 13</text:span><text:span text:style-name="T12">.0</text:span><text:span text:style-name="T11">9</text:span><text:span text:style-name="T12">.</text:span><text:span text:style-name="T13">202</text:span><text:span text:style-name="T12">4</text:span><text:span text:style-name="T14"> </text:span><text:span text:style-name="T10">года № </text:span><text:span text:style-name="T11">39</text:span><text:span text:style-name="T12">-</text:span><text:span text:style-name="T10">РО.</text:span></text:p>
      <text:p text:style-name="P1">В соответствии с пункт<text:span text:style-name="T15">ом </text:span><text:span text:style-name="T16">2</text:span>.<text:span text:style-name="T16">4</text:span><text:span text:style-name="T17"> </text:span>плана работы <text:span text:style-name="T18">контрольно-счетной палаты муниципального об</text:span><text:span text:style-name="T19">р</text:span><text:span text:style-name="T18">азования Курганинский район </text:span>на 202<text:span text:style-name="T15">4</text:span> год прове<text:span text:style-name="T20">дена финансово-экономическая экспертиза</text:span><text:span text:style-name="T21"> </text:span><text:span text:style-name="T22">10 </text:span><text:span text:style-name="T21">проектов муниципальных программ </text:span><text:span text:style-name="T23">Темиргоевского</text:span><text:span text:style-name="T26"> сельско</text:span><text:span text:style-name="T27">го </text:span><text:span text:style-name="T21">посе</text:span><text:span text:style-name="T24">лени</text:span><text:span text:style-name="T23">я</text:span><text:span text:style-name="T24"> </text:span><text:span text:style-name="T21">Курганинск</text:span><text:span text:style-name="T24">ого </text:span><text:span text:style-name="T21">район</text:span><text:span text:style-name="T24">а, </text:span><text:span text:style-name="T25">в том числе:</text:span></text:p>
      <text:p text:style-name="P1"><text:span text:style-name="T2">Заключ</text:span><text:span text:style-name="T1">е</text:span><text:span text:style-name="T5">ни</text:span><text:span text:style-name="T6">я</text:span><text:span text:style-name="T5"> по </text:span><text:span text:style-name="T1">результатам </text:span><text:span text:style-name="T7">экспертно-аналитического мероприятия</text:span><text:span text:style-name="T1">, содержащ</text:span><text:span text:style-name="T2">ее</text:span><text:span text:style-name="T1"> информацию о выявленных нарушениях и недостатках, а также рекомендации по их устранению, направлен</text:span><text:span text:style-name="T6">ы</text:span><text:span text:style-name="T1"> </text:span><text:span text:style-name="T5">координаторам муниципальных программ Темиргоевского сельского поселения Курганинского района.</text:span><text:span text:style-name="T2"> </text:span></text:p>
      <text:p text:style-name="P1"><text:span text:style-name="T2">В </text:span><text:span text:style-name="T3">соответствии с</text:span><text:span text:style-name="T2"> Соглашени</text:span><text:span text:style-name="T3">ем</text:span><text:span text:style-name="T2"> «О порядке взаимодействия между Прокуратурой </text:span><text:span text:style-name="T4">Курганинского района </text:span><text:span text:style-name="T2">и </text:span><text:span text:style-name="T4">к</text:span><text:span text:style-name="T2">онтрольно-счётной палатой муниципального образования Курганинский </text:span><text:span text:style-name="T4">район» </text:span><text:span text:style-name="T2">материал</text:span><text:span text:style-name="T3">ы</text:span><text:span text:style-name="T2"> проверки направлены в </text:span><text:span text:style-name="T4">П</text:span><text:span text:style-name="T2">рокуратуру </text:span><text:span text:style-name="T4">Курганинского района</text:span><text:span text:style-name="T2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4:56:28.404000000</meta:creation-date>
    <dc:date>2025-01-17T14:56:43.866000000</dc:date>
    <meta:editing-duration>PT15S</meta:editing-duration>
    <meta:editing-cycles>1</meta:editing-cycles>
    <meta:document-statistic meta:table-count="0" meta:image-count="0" meta:object-count="0" meta:page-count="1" meta:paragraph-count="5" meta:word-count="99" meta:character-count="949" meta:non-whitespace-character-count="854"/>
    <meta:generator>LibreOffice/7.3.4.2$Windows_X86_64 LibreOffice_project/728fec16bd5f605073805c3c9e7c4212a0120dc5</meta:generator>
  </office:meta>
</office:document-meta>
</file>